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280000007DA90DAAE8AFF998C9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egoe UI Symbol" svg:font-family="'Segoe UI Symbol'" style:font-family-generic="roman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UKIJ CJK" svg:font-family="'UKIJ CJK'" style:font-family-generic="roman" style:font-pitch="variable"/>
    <style:font-face style:name="UKIJ CJK1" svg:font-family="'UKIJ CJK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Frame_20_contents">
      <style:paragraph-properties style:line-height-at-least="0.282cm"/>
    </style:style>
    <style:style style:name="P2" style:family="paragraph" style:parent-style-name="Standard">
      <style:paragraph-properties fo:line-height="0.776cm" fo:text-align="justify" style:justify-single-word="false" style:snap-to-layout-grid="false"/>
      <style:text-properties fo:color="#000000" loext:opacity="100%" style:font-name="標楷體" fo:font-size="9pt" style:font-name-asian="標楷體1" style:font-size-asian="9pt"/>
    </style:style>
    <style:style style:name="P3" style:family="paragraph" style:parent-style-name="Standard">
      <style:paragraph-properties fo:line-height="0.988cm" fo:text-align="center" style:justify-single-word="false" style:snap-to-layout-grid="false"/>
    </style:style>
    <style:style style:name="P4" style:family="paragraph" style:parent-style-name="Standard">
      <style:paragraph-properties fo:margin-left="0cm" fo:margin-right="0cm" fo:line-height="0.776cm" fo:text-align="justify" style:justify-single-word="false" fo:text-indent="0.988cm" style:auto-text-indent="false" style:snap-to-layout-grid="false"/>
    </style:style>
    <style:style style:name="P5" style:family="paragraph" style:parent-style-name="Standard">
      <style:paragraph-properties fo:line-height="0.776cm" fo:text-align="justify" style:justify-single-word="false" style:snap-to-layout-grid="false"/>
    </style:style>
    <style:style style:name="P6" style:family="paragraph" style:parent-style-name="Standard">
      <style:paragraph-properties fo:margin-left="0cm" fo:margin-right="0cm" fo:line-height="0.741cm" fo:text-align="end" style:justify-single-word="false" fo:text-indent="0.988cm" style:auto-text-indent="false"/>
    </style:style>
    <style:style style:name="T1" style:family="text">
      <style:text-properties style:font-name="標楷體" fo:font-size="13pt" fo:font-weight="bold" style:font-name-asian="標楷體1" style:font-size-asian="13pt" style:font-weight-asian="bold" style:font-size-complex="13pt" style:font-weight-complex="bold"/>
    </style:style>
    <style:style style:name="T2" style:family="text">
      <style:text-properties style:font-name="標楷體" fo:font-size="13pt" style:text-underline-style="solid" style:text-underline-width="auto" style:text-underline-color="font-color" fo:font-weight="bold" style:font-name-asian="標楷體1" style:font-size-asian="13pt" style:font-weight-asian="bold" style:font-size-complex="13pt" style:font-weight-complex="bold"/>
    </style:style>
    <style:style style:name="T3" style:family="text">
      <style:text-properties style:font-name="標楷體" fo:font-size="14pt" style:font-name-asian="標楷體1" style:font-size-asian="14pt" style:font-name-complex="Arial1" style:font-size-complex="14pt"/>
    </style:style>
    <style:style style:name="T4" style:family="text">
      <style:text-properties style:font-name="標楷體" fo:font-size="14pt" fo:background-color="#ffffff" loext:char-shading-value="0" style:font-name-asian="標楷體1" style:font-size-asian="14pt" style:font-size-complex="14pt"/>
    </style:style>
    <style:style style:name="T5" style:family="text">
      <style:text-properties style:font-name="Times New Roman" fo:font-size="16pt" fo:font-weight="bold" style:font-name-asian="標楷體1" style:font-size-asian="16pt" style:font-weight-asian="bold" style:font-name-complex="Times New Roman1" style:font-size-complex="16pt"/>
    </style:style>
    <style:style style:name="T6" style:family="text">
      <style:text-properties style:font-name="Segoe UI Symbol" fo:font-size="14pt" style:font-name-asian="標楷體1" style:font-size-asian="14pt" style:font-name-complex="Segoe UI Symbol1" style:font-size-complex="14pt"/>
    </style:style>
    <style:style style:name="T7" style:family="text">
      <style:text-properties fo:color="#ff0000" loext:opacity="100%" style:font-name="標楷體" fo:font-size="14pt" style:font-name-asian="標楷體1" style:font-size-asian="14pt" style:font-name-complex="Arial1" style:font-size-complex="14pt"/>
    </style:style>
    <style:style style:name="fr1" style:family="graphic" style:parent-style-name="Frame">
      <style:graphic-properties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ge-content" fo:background-color="transparent" draw:fill="none" draw:opacity="0%" fo:padding-left="0.254cm" fo:padding-right="0.254cm" fo:padding-top="0.127cm" fo:padding-bottom="0.127cm" fo:border="0.06pt solid #000000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.676cm, 8.446cm, 0.626cm, 0.704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draw:frame draw:style-name="fr1" draw:name="外框1" text:anchor-type="char" svg:x="10.599cm" svg:y="-1.367cm" svg:width="7.311cm" svg:height="2.937cm" draw:z-index="0"><draw:text-box><text:p text:style-name="P1"><text:span text:style-name="T1">單位：衛生局-保健科 </text:span></text:p><text:p text:style-name="P1"><text:span text:style-name="T1">聯絡人：鄭綉錦 科長</text:span><text:span text:style-name="T2"><text:line-break/></text:span><text:span text:style-name="T1">電話：049-2222473 </text:span></text:p><text:p text:style-name="P1"><text:span text:style-name="T1">地址：南投縣南投市復興路6號</text:span></text:p></draw:text-box></draw:frame></text:p>
      <text:p text:style-name="P2"><draw:frame draw:style-name="fr2" draw:name="圖片 1" text:anchor-type="char" svg:x="-0.688cm" svg:y="-1.363cm" svg:width="3.704cm" svg:height="1.365cm" draw:z-index="1"><draw:image xlink:href="Pictures/10000000000002280000007DA90DAAE8AFF998C9.jpg" xlink:type="simple" xlink:show="embed" xlink:actuate="onLoad" draw:mime-type="image/jpeg"/><svg:desc>1687240311425</svg:desc></draw:frame></text:p>
      <text:p text:style-name="P3"><text:span text:style-name="T5">您今天「量六力」了嗎？</text:span></text:p>
      <text:p text:style-name="P3"><text:span text:style-name="T5">南投縣持續推動長者內在能力檢測（ICOPE）</text:span></text:p>
      <text:p text:style-name="P3"><text:span text:style-name="T5">邀請長者踴躍檢測及早發現、及早介入守護健康</text:span></text:p>
      <text:p text:style-name="P4"><text:span text:style-name="T3">隨著高齡人口持續增加，長者健康照護已不再僅著重疾病治療，而是更重視「功能維持」與「健康老化」。世界衛生組織（WHO）提出「長者內在能力（Intrinsic Capacity）」概念，透過六大面向進行檢測，包括認知、行動、營養、視力、聽力及心理（憂鬱）等功能評估，又稱為「量六力」。南投縣政府衛生局持續推動長者內在能力檢測（ICOPE）服務，邀請符合資格長者踴躍接受檢測，透過前端免費篩檢服務，達到早期發現、早期介入，共同守護長者健康與生活品質。</text:span></text:p>
      <text:p text:style-name="P4"><text:span text:style-name="T3">南投縣政府衛生局陳南松局長表示：「許多長者在功能退化初期，往往因變化不明顯而容易被忽略，等到出現跌倒、營養不良、記憶力下降或情緒低落等狀況時，往往已影響日常生活功能。因此，建議65歲以上長者（原住民55歲以上）每年接受一次長者內在能力檢測，及早掌握身體變化，透過運動、營養、醫療介入及社區支持等方式，達到預防及延緩失能的目標。」局長也強調，目前縣內提供之ICOPE「量六力」檢測，多由衛生所、合作醫療院所及社區據點提供前端免費篩檢服務，鼓勵長者與家屬主動參與，讓健康管理向前延伸。</text:span></text:p>
      <text:p text:style-name="P4"><text:span text:style-name="T3">南投縣政府衛生局提醒民眾，可先透過「量六力」進行簡易自我檢測，若家中長輩出現以下任一情形，建議儘速至合作醫療院所、衛生所或社區據點接受專業評估：</text:span></text:p>
      <text:p text:style-name="P5"><text:span text:style-name="T6">📌</text:span><text:span text:style-name="T3"> 認知力：是否曾出現記憶力明顯衰退，或不清楚時間、地點的情形？<text:line-break/></text:span><text:span text:style-name="T6">📌</text:span><text:span text:style-name="T3"> 行動力：過去1年內是否曾跌倒，或從椅子起身時需扶手協助？<text:line-break/></text:span><text:span text:style-name="T6">📌</text:span><text:span text:style-name="T3"> 營養力：過去3個月是否食慾不佳，或無故體重減輕超過3公斤？<text:line-break/></text:span><text:span text:style-name="T6">📌</text:span><text:span text:style-name="T3"> 視力：閱讀、看近或看遠時是否感到模糊，且過去1年未接受視力檢查？<text:line-break/></text:span><text:span text:style-name="T6">📌</text:span><text:span text:style-name="T3"> 聽力：是否經常聽不清楚他人說話、漏接電話，或覺得電視音量需開很大？<text:line-break/></text:span><text:span text:style-name="T6">📌</text:span><text:span text:style-name="T3"> 心理力：過去2週是否經常感到心情低落，或對生活失去興趣與動力？</text:span></text:p>
      <text:p text:style-name="P4"><text:span text:style-name="T3">南投縣自111年推動長者內在能力檢測（ICOPE）計畫迄今，已累計26,406人次接受檢測，並協助6,170位長者完成後續介入與追蹤服務。目前全縣已有35家醫事機構及衛生所共同加入服務行列，提供在地、便利且友善的檢測服務，讓長者能在住家附近即獲得完整健康評估與後續協助。</text:span></text:p>
      <text:p text:style-name="P4"><text:span text:style-name="T3">衛生局也誠摯邀請縣內醫療院所、診所、復健科、家醫科及相關醫事機構共同加入「長者內在能力檢測推動計畫」，攜手擴大服務量能，讓山區、平地及偏鄉長者皆能獲得即時且完善的健康照護服務。有意願加入之醫事機構，可洽南投縣政府衛生局保健科李小姐（電話：049-2222473分機681）。</text:span></text:p>
      <text:p text:style-name="P4"><text:span text:style-name="T3">南投縣政府衛生局表示，長者健康是家庭幸福與社會永續的重要基石，未來將持續整合醫療、社區與長照資源，建構更完整的照護網絡，透過前端免費篩檢、後端專業介入及跨域照護服務，讓「健康老化」不只是理念，而是每位長者都能實際享有的生活方式。</text:span></text:p>
      <text:p text:style-name="P4"><text:span text:style-name="T3">「您今天量六力了嗎？」別讓健康悄悄流失，及早檢測、及早介入，一起守護長者健康。</text:span></text:p>
      <text:p text:style-name="P6"><text:span text:style-name="T4">南投縣政府衛生局關心您</text:span><text:bookmark text:name="_GoBack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egoe UI Symbol" svg:font-family="'Segoe UI Symbol'" style:font-family-generic="roman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UKIJ CJK" svg:font-family="'UKIJ CJK'" style:font-family-generic="roman" style:font-pitch="variable"/>
    <style:font-face style:name="UKIJ CJK1" svg:font-family="'UKIJ CJK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0pt" fo:language="en" fo:country="US" style:letter-kerning="false" style:font-name-asian="SimSun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SimSun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Calibri" fo:font-family="Calibri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318cm" fo:margin-bottom="0.318cm" style:contextual-spacing="false" fo:line-height="300%" fo:keep-with-next="always"/>
      <style:text-properties style:font-name="Calibri Light" fo:font-family="'Calibri Light'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fo:font-size="18pt" fo:font-weight="bold" style:letter-kerning="false" style:font-name-asian="新細明體1" style:font-family-asian="新細明體" style:font-family-generic-asian="system" style:font-pitch-asian="variable" style:font-size-asian="18pt" style:font-weight-asian="bold" style:font-name-complex="新細明體1" style:font-family-complex="新細明體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line-height="300%" fo:keep-with-next="always"/>
      <style:text-properties style:font-name="Calibri Light" fo:font-family="'Calibri Light'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Balloon_20_Text" style:display-name="Balloon Text" style:family="paragraph" style:parent-style-name="Standard" loext:linked-style-name="註解方塊文字_20_字元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able_20_Paragraph" style:display-name="Table Paragraph" style:family="paragraph" style:parent-style-name="Standard">
      <style:paragraph-properties fo:margin-left="0.189cm" fo:margin-right="0cm" fo:line-height="0.573cm" fo:text-indent="0cm" style:auto-text-indent="false"/>
      <style:text-properties style:font-name="UKIJ CJK" fo:font-family="'UKIJ CJK'" style:font-family-generic="roman" style:font-pitch="variable" fo:font-size="11pt" style:letter-kerning="false" style:font-name-asian="UKIJ CJK1" style:font-family-asian="'UKIJ CJK'" style:font-family-generic-asian="system" style:font-pitch-asian="variable" style:font-size-asian="11pt" style:font-name-complex="UKIJ CJK1" style:font-family-complex="'UKIJ CJK'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0.847cm" fo:margin-right="0cm" fo:text-indent="0cm" style:auto-text-indent="false"/>
    </style:style>
    <style:style style:name="Default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annotation_20_text" style:display-name="annotation text" style:family="paragraph" style:parent-style-name="Standard" loext:linked-style-name="註解文字_20_字元"/>
    <style:style style:name="annotation_20_subject" style:display-name="annotation subject" style:family="paragraph" style:parent-style-name="annotation_20_text" style:next-style-name="annotation_20_text" loext:linked-style-name="註解主旨_20_字元">
      <style:text-properties style:font-name="Times New Roman" fo:font-family="'Times New Roman'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Strong" style:family="text">
      <style:text-properties fo:font-weight="bold" style:font-weight-asian="bold" style:font-weight-complex="bold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標題_20_2_20_字元" style:display-name="標題 2 字元" style:family="text" style:parent-style-name="Default_20_Paragraph_20_Font">
      <style:text-properties style:font-name="新細明體" fo:font-family="新細明體" style:font-family-generic="roman" style:font-pitch="variable" fo:font-size="18pt" fo:font-weight="bold" style:letter-kerning="false" style:font-name-asian="新細明體1" style:font-family-asian="新細明體" style:font-family-generic-asian="system" style:font-pitch-asian="variable" style:font-size-asian="18pt" style:font-weight-asian="bold" style:font-name-complex="新細明體1" style:font-family-complex="新細明體" style:font-family-generic-complex="system" style:font-pitch-complex="variable" style:font-size-complex="18pt" style:font-weight-complex="bold"/>
    </style:style>
    <style:style style:name="標題_20_1_20_字元" style:display-name="標題 1 字元" style:family="text" style:parent-style-name="Default_20_Paragraph_20_Font">
      <style:text-properties style:font-name="Calibri Light" fo:font-family="'Calibri Light'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標題_20_3_20_字元" style:display-name="標題 3 字元" style:family="text" style:parent-style-name="Default_20_Paragraph_20_Font">
      <style:text-properties style:font-name="Calibri Light" fo:font-family="'Calibri Light'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sr-only" style:family="text" style:parent-style-name="Default_20_Paragraph_20_Font"/>
    <style:style style:name="jsgrdq" style:family="text" style:parent-style-name="Default_20_Paragraph_20_Font"/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註解文字_20_字元" style:display-name="註解文字 字元" style:family="text" style:parent-style-name="Default_20_Paragraph_20_Font" loext:linked-style-name="annotation_20_text">
      <style:text-properties style:font-name="Calibri" fo:font-family="Calibri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1pt"/>
    </style:style>
    <style:style style:name="註解主旨_20_字元" style:display-name="註解主旨 字元" style:family="text" style:parent-style-name="註解文字_20_字元" loext:linked-style-name="annotation_20_subject">
      <style:text-properties style:font-name="Calibri" fo:font-family="Calibri" style:font-family-generic="roman" style:font-pitch="variable" fo:font-size="12pt" fo:font-weight="bold" style:letter-kerning="true" style:font-name-asian="新細明體1" style:font-family-asian="新細明體" style:font-family-generic-asian="system" style:font-pitch-asian="variable" style:font-size-asian="12pt" style:font-weight-asian="bold" style:font-name-complex="F" style:font-family-generic-complex="system" style:font-pitch-complex="variable" style:font-size-complex="11pt" style:font-weight-complex="bold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language="en" fo:country="US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text:style-name="ListLabel_20_20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4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5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1.598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31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1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1.598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31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1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1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text:style-name="ListLabel_20_119" loext:num-list-format="(%2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text:style-name="ListLabel_20_128" loext:num-list-format="(%2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text:style-name="ListLabel_20_13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9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4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88cm"/>
        </style:list-level-properties>
      </text:list-level-style-number>
      <text:list-level-style-number text:level="5" text:style-name="ListLabel_20_14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34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81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28cm"/>
        </style:list-level-properties>
      </text:list-level-style-number>
      <text:list-level-style-number text:level="8" text:style-name="ListLabel_20_14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74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text:style-name="ListLabel_20_14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94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41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88cm"/>
        </style:list-level-properties>
      </text:list-level-style-number>
      <text:list-level-style-number text:level="5" text:style-name="ListLabel_20_14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34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81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28cm"/>
        </style:list-level-properties>
      </text:list-level-style-number>
      <text:list-level-style-number text:level="8" text:style-name="ListLabel_20_15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74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text:style-name="ListLabel_20_15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94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41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88cm"/>
        </style:list-level-properties>
      </text:list-level-style-number>
      <text:list-level-style-number text:level="5" text:style-name="ListLabel_20_15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34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81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28cm"/>
        </style:list-level-properties>
      </text:list-level-style-number>
      <text:list-level-style-number text:level="8" text:style-name="ListLabel_20_16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74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1.905cm" fo:margin-right="1.90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黃湘婷</meta:initial-creator>
    <dc:creator>葉韋汶</dc:creator>
    <meta:editing-cycles>5</meta:editing-cycles>
    <meta:print-date>2026-08-25T05:32:00</meta:print-date>
    <meta:creation-date>2026-05-21T01:02:00</meta:creation-date>
    <dc:date>2026-08-25T05:33:00</dc:date>
    <meta:editing-duration>PT5H41M</meta:editing-duration>
    <meta:generator>LibreOffice/7.4.3.2$Windows_X86_64 LibreOffice_project/1048a8393ae2eeec98dff31b5c133c5f1d08b890</meta:generator>
    <meta:document-statistic meta:table-count="0" meta:image-count="1" meta:object-count="0" meta:page-count="1" meta:paragraph-count="15" meta:word-count="1190" meta:character-count="1275" meta:non-whitespace-character-count="1259"/>
    <meta:user-defined meta:name="AppVersion">12.0000</meta:user-defined>
    <meta:user-defined meta:name="ICV">B4D34765E3884146A4BC060EEE8B8E4B</meta:user-defined>
    <meta:user-defined meta:name="KSOProductBuildVer">1033-11.2.0.11130</meta:user-defined>
    <meta:user-defined meta:name="_DocHome" meta:value-type="float">1306207356</meta:user-defined>
    <meta:template xlink:type="simple" xlink:actuate="onRequest" xlink:title="Normal.dotm" xlink:href=""/>
  </office:meta>
</office:document-meta>
</file>