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5000000AA3EFAD4E683FBFD9E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Frame_20_contents">
      <style:paragraph-properties fo:line-height="0.353cm"/>
    </style:style>
    <style:style style:name="P2" style:family="paragraph" style:parent-style-name="Frame_20_contents">
      <style:paragraph-properties fo:line-height="0.423cm"/>
      <style:text-properties style:font-name="標楷體" fo:font-size="13pt" fo:font-weight="bold" style:font-name-asian="標楷體1" style:font-size-asian="13pt" style:language-asian="zh" style:country-asian="TW" style:font-weight-asian="bold" style:font-size-complex="13pt" style:font-weight-complex="bold"/>
    </style:style>
    <style:style style:name="P3" style:family="paragraph" style:parent-style-name="Frame_20_contents">
      <style:paragraph-properties style:line-height-at-least="0.282cm"/>
      <style:text-properties style:font-name="標楷體" fo:font-size="13pt" fo:font-weight="bold" style:font-name-asian="標楷體1" style:font-size-asian="13pt" style:language-asian="zh" style:country-asian="TW" style:font-weight-asian="bold" style:font-size-complex="13pt" style:font-weight-complex="bold"/>
    </style:style>
    <style:style style:name="P4" style:family="paragraph" style:parent-style-name="Frame_20_contents">
      <style:paragraph-properties style:line-height-at-least="0.282cm"/>
    </style:style>
    <style:style style:name="P5" style:family="paragraph" style:parent-style-name="Standard">
      <style:paragraph-properties fo:margin-top="0.706cm" fo:margin-bottom="0cm" style:contextual-spacing="false" fo:line-height="100%" fo:text-align="center" style:justify-single-word="false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0.706cm" fo:text-indent="0.85cm" style:auto-text-indent="false"/>
    </style:style>
    <style:style style:name="P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1pt" fo:font-weight="bold" style:font-name-asian="標楷體1" style:font-size-asian="11pt" style:language-asian="zh" style:country-asian="TW" style:font-weight-asian="bold" style:font-size-complex="13pt" style:font-weight-complex="bold"/>
    </style:style>
    <style:style style:name="T2" style:family="text">
      <style:text-properties style:font-name="標楷體" style:font-name-asian="標楷體1" style:language-asian="zh" style:country-asian="TW"/>
    </style:style>
    <style:style style:name="T3" style:family="text">
      <style:text-properties fo:color="#c8c8c8" loext:opacity="100%" style:font-name="標楷體" style:font-name-asian="標楷體1" style:language-asian="zh" style:country-asian="TW"/>
    </style:style>
    <style:style style:name="T4" style:family="text">
      <style:text-properties fo:color="#000000" loext:opacity="100%" style:font-name="標楷體" fo:font-size="18pt" fo:font-weight="bold" style:font-name-asian="標楷體1" style:font-size-asian="18pt" style:language-asian="zh" style:country-asian="TW" style:font-weight-asian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887cm" fo:min-width="6.805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custom-shape text:anchor-type="char" draw:z-index="1" draw:name="文字方塊 2" draw:style-name="gr1" draw:text-style-name="P7" svg:width="7.312cm" svg:height="3.14cm" svg:x="10.513cm" svg:y="-2.081cm"><text:p text:style-name="P1"><text:span text:style-name="T1">單位：衛生局-醫政科</text:span></text:p><text:p text:style-name="P1"><text:span text:style-name="T1">聯絡人：張淑眞　科長</text:span></text:p><text:p text:style-name="P1"><text:span text:style-name="T1">電話：049-2222473 </text:span></text:p><text:p text:style-name="P1"><text:span text:style-name="T1">地址：南投縣南投市復興路6號</text:span></text:p><text:p text:style-name="P2"/><text:p text:style-name="P3"/><text:p text:style-name="P3"/><text:p text:style-name="P3"/><text:p text:style-name="P3"/><text:p text:style-name="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25" text:anchor-type="char" svg:x="-1.235cm" svg:y="-1.552cm" svg:width="5.412cm" svg:height="1.967cm" draw:z-index="0"><draw:image xlink:href="Pictures/10000000000001D5000000AA3EFAD4E683FBFD9E.jpg" xlink:type="simple" xlink:show="embed" xlink:actuate="onLoad" draw:mime-type="image/jpeg"/></draw:frame><text:span text:style-name="T3">____________________________________________________________</text:span></text:p>
      <text:p text:style-name="P5"><text:span text:style-name="T4">小小公益家</text:span><text:bookmark text:name="_GoBack"/><text:span text:style-name="T4">捐贈行動式心電圖設備<text:line-break/>提升魚池鄉偏鄉醫療量能</text:span></text:p>
      <text:p text:style-name="P6"><text:span text:style-name="T2">愛心小天使賴姮妘、賴震澄近日捐贈行動式十二導程心電圖設備予南投縣魚池鄉衛生所，今日(8/27)舉行捐贈儀式，由魚池鄉衛生所主任洪元哲醫師代表受贈，將來自於新北市的愛心，透過智慧醫療科技，為在地居民提供更便利的心臟健康檢查，也讓第一線醫療人員在日常診療與社區服務中，多一項即時掌握心臟健康的重要工具。</text:span></text:p>
      <text:p text:style-name="P6"><text:span text:style-name="T2">洪元哲主任表示，魚池鄉雖是觀光勝地日月潭所在地，但地處偏鄉無大型醫院，在地醫療以魚池鄉衛生所及診所為主。其中，魚池鄉衛生所除了日常門診及預防保健，還需透過巡迴醫療將服務帶往共和村、頭社村、日月村等地。當居民出現需要進一步處置的急重症狀況時，則往往需要轉送至埔里地區就醫。如何在第一線取得必要的生理資訊，成為在地醫療服務的重要一環。</text:span></text:p>
      <text:p text:style-name="P6"><text:span text:style-name="T2">心電圖是評估心臟節律與發現心臟異常的重要檢查之一。此次捐贈的攜帶式十二導心電圖，將傳統心電圖設備進一步輕量化，快速提供輔助診斷報告，也支援數位遠距傳輸，讓醫療人員能更快速完成標準十二導程心電圖檢查。其行動化特性，也讓心電圖不再侷限於固定檢查室，可依實際需求運用於不同照護場域，適合魚池鄉衛生所的日常門診與行動醫療的需求。</text:span></text:p>
      <text:p text:style-name="P6"><text:span text:style-name="T2">此次捐贈智慧心電圖設備的善心公益者賴姮妘、賴震澄，在父母的陪伴下，一同參與這場別具意義的公益行動。父母以身作則，帶著孩子走進公益、關懷偏鄉，讓孩子在參與中理解分享與助人的意義。這份愛心不僅為偏鄉醫療注入一份實質力量，也讓善的種子在家庭中悄悄萌芽、持續傳承。</text:span></text:p>
      <text:p text:style-name="P6"><text:span text:style-name="T2">捐贈者家長感性分享，期盼孩子未來長大後，回頭想起這件事時，會知道自己曾經和家人一起為社會做過一件有意義的事情。也希望這份善意能成為一顆種子，在他們心中慢慢扎根、繼續發芽，並將這份愛與溫暖傳遞給更多人。</text:span></text:p>
      <text:p text:style-name="P6"><text:span text:style-name="T2">陳南松局長表示，對魚池鄉而言，這次捐贈從一套設備出發，串起善心、醫療與科技的力量。這份捐贈讓智慧醫療以更貼近生活的方式走入社區，為魚池鄉的在地健康照護增添新的助力，在此特別銘謝捐贈者的善意，這份善意也會成為守護居民健康的實際力量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name-asian="微軟正黑體" style:font-family-asian="微軟正黑體" style:font-family-generic-asian="system" style:font-pitch-asian="variabl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right="0cm" fo:margin-top="0cm" fo:margin-bottom="0.353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letter-spacing="0.026cm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" style:display-name="List 2" style:family="paragraph" style:parent-style-name="Standard" style:class="list">
      <style:paragraph-properties fo:margin-left="1.27cm" fo:margin-right="0cm" fo:margin-top="0cm" fo:margin-bottom="0.353cm" style:contextual-spacing="true" fo:text-indent="-0.635cm" style:auto-text-indent="false"/>
    </style:style>
    <style:style style:name="List_20_3" style:display-name="List 3" style:family="paragraph" style:parent-style-name="Standard" style:class="list">
      <style:paragraph-properties fo:margin-left="1.905cm" fo:margin-right="0cm" fo:margin-top="0cm" fo:margin-bottom="0.353cm" style:contextual-spacing="true" fo:text-indent="-0.635cm" style:auto-text-indent="false"/>
    </style:style>
    <style:style style:name="List_20_Bullet" style:display-name="List Bullet" style:family="paragraph" style:parent-style-name="Standard" style:list-style-name="WWNum1">
      <style:paragraph-properties fo:margin-top="0cm" fo:margin-bottom="0.353cm" style:contextual-spacing="true"/>
    </style:style>
    <style:style style:name="List_20_Bullet_20_2" style:display-name="List Bullet 2" style:family="paragraph" style:parent-style-name="Standard" style:list-style-name="WWNum2">
      <style:paragraph-properties fo:margin-top="0cm" fo:margin-bottom="0.353cm" style:contextual-spacing="true"/>
    </style:style>
    <style:style style:name="List_20_Bullet_20_3" style:display-name="List Bullet 3" style:family="paragraph" style:parent-style-name="Standard" style:list-style-name="WWNum3">
      <style:paragraph-properties fo:margin-top="0cm" fo:margin-bottom="0.353cm" style:contextual-spacing="true"/>
    </style:style>
    <style:style style:name="List_20_Number" style:display-name="List Number" style:family="paragraph" style:parent-style-name="Standard" style:list-style-name="WWNum5">
      <style:paragraph-properties fo:margin-top="0cm" fo:margin-bottom="0.353cm" style:contextual-spacing="true"/>
    </style:style>
    <style:style style:name="List_20_Number_20_2" style:display-name="List Number 2" style:family="paragraph" style:parent-style-name="Standard" style:list-style-name="WWNum6">
      <style:paragraph-properties fo:margin-top="0cm" fo:margin-bottom="0.353cm" style:contextual-spacing="true"/>
    </style:style>
    <style:style style:name="List_20_Number_20_3" style:display-name="List Number 3" style:family="paragraph" style:parent-style-name="Standard" style:list-style-name="WWNum7">
      <style:paragraph-properties fo:margin-top="0cm" fo:margin-bottom="0.353cm" style:contextual-spacing="true"/>
    </style:style>
    <style:style style:name="List_20_Continue" style:display-name="List Continue" style:family="paragraph" style:parent-style-name="Standard">
      <style:paragraph-properties fo:margin-left="0.635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>
      <style:paragraph-properties fo:margin-left="1.27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>
      <style:paragraph-properties fo:margin-left="1.905cm" fo:margin-right="0cm" fo:margin-top="0cm" fo:margin-bottom="0.212cm" style:contextual-spacing="true" fo:text-indent="0cm" style:auto-text-indent="fals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/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標題_20_1_20_字元" style:display-name="標題 1 字元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標題_20_2_20_字元" style:display-name="標題 2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標題_20_3_20_字元" style:display-name="標題 3 字元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標題_20_字元" style:display-name="標題 字元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副標題_20_字元" style:display-name="副標題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/>
    </style:style>
    <style:style style:name="本文_20_字元" style:display-name="本文 字元" style:family="text" style:parent-style-name="Default_20_Paragraph_20_Font"/>
    <style:style style:name="本文_20_2_20_字元" style:display-name="本文 2 字元" style:family="text" style:parent-style-name="Default_20_Paragraph_20_Font" loext:linked-style-name="Body_20_Text_20_2"/>
    <style:style style:name="本文_20_3_20_字元" style:display-name="本文 3 字元" style:family="text" style:parent-style-name="Default_20_Paragraph_20_Font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" loext:linked-style-name="Quote">
      <style:text-properties fo:color="#000000" loext:opacity="100%" fo:font-style="italic" style:font-style-asian="italic" style:font-style-complex="italic"/>
    </style:style>
    <style:style style:name="標題_20_4_20_字元" style:display-name="標題 4 字元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標題_20_5_20_字元" style:display-name="標題 5 字元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7_20_字元" style:display-name="標題 7 字元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8_20_字元" style:display-name="標題 8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標題_20_9_20_字元" style:display-name="標題 9 字元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ython-docx</meta:initial-creator>
    <dc:description>generated by python-docx</dc:description>
    <dc:creator>袁慈</dc:creator>
    <meta:editing-cycles>3</meta:editing-cycles>
    <meta:creation-date>2013-12-23T23:15:00</meta:creation-date>
    <dc:date>2026-08-25T02:49:00</dc:date>
    <meta:editing-duration>PT17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2" meta:word-count="876" meta:character-count="953" meta:non-whitespace-character-count="950"/>
    <meta:user-defined meta:name="AppVersion">16.0000</meta:user-defined>
    <meta:template xlink:type="simple" xlink:actuate="onRequest" xlink:title="Normal" xlink:href=""/>
  </office:meta>
</office:document-meta>
</file>