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5000000AA3EFAD4E683FBFD9E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Segoe UI Historic" svg:font-family="'Segoe UI Histori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Standard">
      <style:paragraph-properties fo:line-height="0.67cm" fo:orphans="2" fo:widows="2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fo:color="#050505" loext:opacity="100%" style:font-name="標楷體" fo:font-weight="bold" style:letter-kerning="false" style:font-name-asian="標楷體1" style:font-weight-asian="bold" style:font-name-complex="Segoe UI Historic"/>
    </style:style>
    <style:style style:name="P5" style:family="paragraph" style:parent-style-name="Standard">
      <style:text-properties fo:color="#050505" loext:opacity="100%" style:font-name="標楷體" style:letter-kerning="false" style:font-name-asian="標楷體1" style:font-name-complex="Segoe UI Historic"/>
    </style:style>
    <style:style style:name="P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Times New Roman" fo:font-size="13pt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Times New Roman" fo:font-size="13pt" style:font-size-asian="13pt" style:font-size-complex="13pt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style:letter-kerning="false" style:font-name-asian="標楷體1" style:font-name-complex="Segoe UI Historic"/>
    </style:style>
    <style:style style:name="T6" style:family="text">
      <style:text-properties style:font-name="標楷體" fo:font-weight="bold" style:font-name-asian="標楷體1" style:font-weight-asian="bold"/>
    </style:style>
    <style:style style:name="T7" style:family="text">
      <style:text-properties fo:color="#050505" loext:opacity="100%" style:font-name="標楷體" fo:font-size="14pt" fo:font-weight="bold" style:letter-kerning="false" style:font-name-asian="標楷體1" style:font-size-asian="14pt" style:font-weight-asian="bold" style:font-name-complex="Segoe UI Historic" style:font-size-complex="14pt"/>
    </style:style>
    <style:style style:name="T8" style:family="text">
      <style:text-properties fo:color="#050505" loext:opacity="100%" style:font-name="標楷體" style:letter-kerning="false" style:font-name-asian="標楷體1" style:font-name-complex="Segoe UI Historic"/>
    </style:style>
    <style:style style:name="T9" style:family="text">
      <style:text-properties fo:color="#ff0000" loext:opacity="100%" style:font-name="標楷體" style:letter-kerning="false" style:font-name-asian="標楷體1" style:font-name-complex="Segoe UI Historic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468cm" fo:min-width="6.809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圖片 1" text:anchor-type="char" svg:x="-2.967cm" svg:y="-2.275cm" svg:width="6.389cm" svg:height="2.318cm" draw:z-index="0"><draw:image xlink:href="Pictures/10000000000001D5000000AA3EFAD4E683FBFD9E.jpg" xlink:type="simple" xlink:show="embed" xlink:actuate="onLoad" draw:mime-type="image/jpeg"/><svg:desc>一張含有 文字, 字型, 標誌, 圖形 的圖片

自動產生的描述</svg:desc></draw:frame><draw:custom-shape text:anchor-type="char" draw:z-index="1" draw:name="文字方塊 2" draw:style-name="gr1" draw:text-style-name="P6" svg:width="7.316cm" svg:height="2.721cm" svg:x="10.303cm" svg:y="-2.312cm"><text:p text:style-name="P1"><text:span text:style-name="T1">單位：衛生局-心理健康科</text:span></text:p><text:p text:style-name="P1"><text:span text:style-name="T1">聯絡人：胡智強科長<text:line-break/>電話：049-2222473</text:span></text:p><text:p text:style-name="P1"><text:span text:style-name="T1">地址：南投縣南投市復興路6號</text:span></text:p><text:p text:style-name="P1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"><text:s text:c="29"/></text:span></text:p>
      <text:p text:style-name="P3"><text:span text:style-name="T7">陪伴，讓改變發生　精神關懷訪視守護社區每一步</text:span></text:p>
      <text:p text:style-name="P4"/>
      <text:p text:style-name="Standard"><text:span text:style-name="T8"><text:s text:c="4"/>南投縣地理幅員遼闊，部分鄉鎮地處偏遠，民眾取得醫療資源相對不易。為突破地理限制，衛生局透過「主動式關懷訪視」與「跨專業合作機制」，整合醫療院所、社政單位及社區資源，建立起即時通報與危機處理網絡。</text:span><text:bookmark-start text:name="_GoBack"/><text:span text:style-name="T5">南投縣由專業精神關懷訪視員走入在地社區與偏鄉家庭，每年提供超過 10,636 人次的追蹤關懷，期能及早發現個案病情變化與生活困難，有效降低疾病復發及急性事件風險。</text:span><text:bookmark-end text:name="_GoBack"/><text:span text:style-name="T8">為強化社區精神衛生照護網絡，落實在地化心理健康服務，南投縣政府衛生局積極布建南投區、竹山區及埔里區「社區心理衛生中心」，並持續深入推動社區精神關懷訪視服務，致力讓醫療與關懷延伸至縣內每個角落。</text:span></text:p>
      <text:p text:style-name="P5"/>
      <text:p text:style-name="Standard"><text:span text:style-name="T8"><text:s text:c="4"/>阿晉（化名）罹患精神疾病，因缺乏病識感，長期未穩定接受治療，與家人及鄰里關係逐漸緊張，平時多賦閒在家，與外界互動日漸減少。剛開始訪視時，他幾乎不願應門，也不太願意與人交談，然而關懷員並未因此退縮，持續固定前往關懷，有時只是站在門口簡單問候幾句，或關心他的近況，即使多數時候沒有回應，但在持續關懷與醫療資源協助下，阿晉逐漸願意接受就醫，歷經約半年後，狀況才逐漸好轉，如今他不僅能協助分擔簡單家務，與家人的互動也逐漸改善，生活逐步回到正軌。阿晉的改變並非來自單一力量，而是家庭、社區與醫療系統共同支持的成果，家人持續陪伴並鼓勵就醫，學習理解疾病、提供情緒支持；社區鄰里以接納取代標籤，給予友善互動及關懷；醫療團隊與精神關懷訪視員則提供專業治療、持續追蹤及資源連結，形成完整的支持網絡，陪伴個案一步步走向復原。</text:span></text:p>
      <text:p text:style-name="P5"/>
      <text:p text:style-name="Standard"><text:span text:style-name="T8"><text:s text:c="4"/>南投縣政府衛生局長陳南松表示，精神疾病最怕的是被貼標籤或缺乏病識感而延誤就醫，若能及早接受治療，可有效改善症狀、預防疾病復發，並降低自殺風險，進而提升患者生活品質，同時減輕家屬照顧壓力。為提升民眾對心理健康的重視及精神醫療資源的可近性，衛生局於南投市、埔里鎮、竹山鎮、水里鄉及信義鄉等衛生所設立精神醫療巡迴服務定點門診，讓有需要的民眾能就近就醫。此外，家人、朋友一句關心、一份陪伴，往往是陪伴精神疾病患者走出低谷的重要力量。若民眾有心理健康或精神醫療相關需求，可洽詢南投縣13鄉鎮市衛生所及3處社區心理衛生中心（南投區049-2202662、竹山區049-2631925、埔里區049-2911925），由專業人員提供諮詢與協助，共同打造友善、接納、支持的心理健康社區。</text:span></text:p>
      <text:p text:style-name="P5"/>
      <text:p text:style-name="Standard"><text:span text:style-name="T6"><text:s text:c="215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Segoe UI Historic" svg:font-family="'Segoe UI Histori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style:font-name="Calibri" fo:font-family="Calibri" style:font-family-generic="roman" style:font-pitch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江樂桂</meta:initial-creator>
    <dc:creator>黃意涵</dc:creator>
    <meta:editing-cycles>5</meta:editing-cycles>
    <meta:creation-date>2026-07-27T02:42:00</meta:creation-date>
    <dc:date>2026-08-28T03:51:00</dc:date>
    <meta:editing-duration>PT2M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9" meta:word-count="983" meta:character-count="1289" meta:non-whitespace-character-count="1029"/>
    <meta:user-defined meta:name="AppVersion">16.0000</meta:user-defined>
    <meta:template xlink:type="simple" xlink:actuate="onRequest" xlink:title="Normal" xlink:href=""/>
  </office:meta>
</office:document-meta>
</file>