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CA0000009F3D7EDDB9554E1A83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Normal_20__28_Web_29_">
      <style:paragraph-properties fo:margin-left="0cm" fo:margin-right="0cm" fo:margin-top="0.494cm" fo:margin-bottom="0.494cm" style:contextual-spacing="false" fo:line-height="0.635cm" fo:text-indent="0.988cm" style:auto-text-indent="false"/>
    </style:style>
    <style:style style:name="P3" style:family="paragraph" style:parent-style-name="Standard">
      <style:paragraph-properties fo:line-height="0.741cm" fo:text-align="justify" style:justify-single-word="false"/>
      <style:text-properties fo:color="#000000" loext:opacity="100%" style:font-name="標楷體" fo:font-size="9pt" style:font-name-asian="標楷體1" style:font-size-asian="9pt"/>
    </style:style>
    <style:style style:name="P4" style:family="paragraph" style:parent-style-name="Standard">
      <style:paragraph-properties fo:line-height="0.706cm" fo:orphans="2" fo:widows="2"/>
    </style:style>
    <style:style style:name="P5" style:family="paragraph" style:parent-style-name="isselectedend">
      <style:paragraph-properties fo:margin-top="0.494cm" fo:margin-bottom="0.494cm" style:contextual-spacing="false" fo:line-height="0.635cm"/>
    </style:style>
    <style:style style:name="P6" style:family="paragraph" style:parent-style-name="isselectedend">
      <style:paragraph-properties fo:margin-left="0cm" fo:margin-right="0cm" fo:margin-top="0.494cm" fo:margin-bottom="0.494cm" style:contextual-spacing="false" fo:line-height="0.635cm" fo:text-indent="0.988cm" style:auto-text-indent="false"/>
    </style:style>
    <style:style style:name="P7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5pt" fo:font-weight="bold" style:letter-kerning="false" style:font-name-asian="標楷體1" style:font-size-asian="15pt" style:font-weight-asian="bold" style:font-name-complex="新細明體1" style:font-size-complex="15pt" style:font-weight-complex="bold"/>
    </style:style>
    <style:style style:name="T4" style:family="text">
      <style:text-properties style:font-name="標楷體" fo:font-size="16pt" fo:font-weight="bold" style:letter-kerning="false" style:font-name-asian="標楷體1" style:font-size-asian="16pt" style:font-weight-asian="bold" style:font-name-complex="新細明體1" style:font-size-complex="15pt" style:font-weight-complex="bold"/>
    </style:style>
    <style:style style:name="T5" style:family="text">
      <style:text-properties fo:color="#303030" loext:opacity="100%" style:font-name="新細明體" fo:font-size="14pt" style:letter-kerning="false" style:font-name-asian="新細明體1" style:font-size-asian="14pt" style:font-name-complex="新細明體1" style:font-size-complex="12pt"/>
    </style:style>
    <style:style style:name="T6" style:family="text">
      <style:text-properties fo:color="#303030" loext:opacity="100%" style:font-name="標楷體" fo:font-size="14pt" style:font-name-asian="標楷體1" style:font-size-asian="14pt" style:font-size-complex="14pt"/>
    </style:style>
    <style:style style:name="T7" style:family="text">
      <style:text-properties fo:color="#303030" loext:opacity="100%" style:font-name="標楷體" fo:font-size="14pt" style:font-name-asian="標楷體1" style:font-size-asian="14pt" style:font-size-complex="14pt" style:font-weight-complex="bold"/>
    </style:style>
    <style:style style:name="T8" style:family="text">
      <style:text-properties fo:color="#303030" loext:opacity="100%" style:font-name="標楷體" fo:font-size="14pt" fo:font-weight="bold" style:font-name-asian="標楷體1" style:font-size-asian="14pt" style:font-weight-asian="bold" style:font-size-complex="14pt"/>
    </style:style>
    <style:style style:name="T9" style:family="text">
      <style:text-properties fo:color="#303030" loext:opacity="100%" style:font-name="微軟正黑體" fo:font-size="14pt" style:font-name-asian="微軟正黑體1" style:font-size-asian="14pt" style:font-size-complex="14pt"/>
    </style:style>
    <style:style style:name="T10" style:family="text">
      <style:text-properties fo:color="#303030" loext:opacity="100%" style:font-name="微軟正黑體" fo:font-size="14pt" style:font-name-asian="微軟正黑體1" style:font-size-asian="14pt" style:font-size-complex="14pt" style:font-weight-complex="bold"/>
    </style:style>
    <style:style style:name="T11" style:family="text">
      <style:text-properties style:font-name="新細明體" fo:font-size="20pt" style:letter-kerning="false" style:font-name-asian="新細明體1" style:font-size-asian="20pt" style:font-name-complex="新細明體1" style:font-size-complex="18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499cm" fo:min-width="6.929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custom-shape text:anchor-type="char" draw:z-index="0" draw:name="文字方塊 2" draw:style-name="gr1" draw:text-style-name="P7" svg:width="7.436cm" svg:height="2.752cm" svg:x="9.578cm" svg:y="-1.931cm"><text:p text:style-name="P1"><text:span text:style-name="T1">單位：</text:span><text:span text:style-name="T2">衛生局-藥政及毒品防制科</text:span></text:p><text:p text:style-name="P1"><text:span text:style-name="T1">聯絡人: 盧麗鈴 <text:s/>科長<text:line-break/>電話：049-2222473</text:span></text:p><text:p text:style-name="P1"><text:span text:style-name="T1">地址：南投縣南投市復興路6號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3" text:anchor-type="char" svg:x="-1.217cm" svg:y="-1.72cm" svg:width="5.45cm" svg:height="1.893cm" draw:z-index="2"><draw:image xlink:href="Pictures/10000001000001CA0000009F3D7EDDB9554E1A83.png" xlink:type="simple" xlink:show="embed" xlink:actuate="onLoad" draw:mime-type="image/png"/></draw:frame></text:p>
      <text:p text:style-name="P4"><text:span text:style-name="T3"><text:s text:c="22"/></text:span><text:span text:style-name="T4">南投縣智慧治理再傳捷報！</text:span></text:p>
      <text:p text:style-name="P4"><text:span text:style-name="T4"><text:s text:c="5"/>「AI送藥到府」勇奪首屆公部門「2026臺灣AI卓越獎」殊榮</text:span><text:span text:style-name="T5"> </text:span></text:p>
      <text:p text:style-name="P5"><text:span text:style-name="T6"><text:s text:c="4"/>南投縣智慧治理再傳好消息！南投縣政府衛生局「AI送藥到府－從藥品配送到鄉鎮健康治理的創新實踐」方案，從全國公私部門眾多優秀案例中脫穎而出，勇奪首屆公部門「2026臺灣AI卓越獎」，展現南投縣運用科技解決偏鄉健康需求的創新成果。</text:span></text:p>
      <text:p text:style-name="P6"><text:span text:style-name="T6">南投縣老年人口數高達23%，位居全臺第三位，面對幅員遼闊及醫療、藥事資源分布不均等挑戰，偏鄉長輩常遇到「看得到病，卻不一定方便拿到藥」的問題。</text:span><text:span text:style-name="T7">AI出手，解決偏鄉「拿藥不容易」的難題</text:span><text:span text:style-name="T6">。衛生局運用AI與大數據媒合社區藥局，由藥師將藥物送到家，並提供用藥指導及健康評估，突破「以前是人去找藥，現在是藥師帶藥物來找人」，服務65歲以上獨居長者、75歲以上身心障礙者；原住民身分則放寬至55歲以上獨居及65歲以上身心障礙者，讓藥事服務更貼近真正有需要的長者。</text:span></text:p>
      <text:p text:style-name="P6"><text:span text:style-name="T6">「AI送藥到府」自110年2月至115年7月止累計服務1萬886</text:span><text:span text:style-name="T7">人次</text:span><text:span text:style-name="T6">，為偏鄉長者節省交通時間約</text:span><text:span text:style-name="T7">23萬9280分鐘</text:span><text:span text:style-name="T6">、節省交通成本約</text:span><text:span text:style-name="T7">241萬元</text:span><text:span text:style-name="T6">，並減少碳排放約</text:span><text:span text:style-name="T7">1738公斤</text:span><text:span text:style-name="T6">；同時降低長者外出領藥面臨的跌倒受傷風險</text:span><text:span text:style-name="T7">2.87%</text:span><text:span text:style-name="T6">。藥師除了深入家戶服務，並主動發現約計599名未列冊的「隱藏獨居長者」</text:span><text:span text:style-name="T9">，</text:span><text:span text:style-name="T7">把「找不到的人」</text:span><text:span text:style-name="T6">找出來，並即時轉介社政單</text:span><text:bookmark text:name="_GoBack"/><text:span text:style-name="T6">位關懷，讓健康照護與社會安全網有效接軌。</text:span></text:p>
      <text:p text:style-name="P6"><text:span text:style-name="T6">目前服務已涵蓋南投縣</text:span><text:span text:style-name="T7">13個鄉鎮市涵蓋率達100%</text:span><text:span text:style-name="T10">，</text:span><text:span text:style-name="T7">並</text:span><text:span text:style-name="T6">串聯</text:span><text:span text:style-name="T7">45家社區藥局</text:span><text:span text:style-name="T6">共同投入，讓接案、派案、送藥到府更加即時、便利。南投縣政府衛生局陳南松局長表示，智慧城市的價值不只是科技先進，更重要的是真正解決民眾生活中的問題。「AI送藥到府」將南投高齡化與偏鄉地理限制轉化為智慧治理契機，讓科技跨越距離、服務走進家門，</text:span><text:span text:style-name="T7">一趟送藥，送的不只是藥物，也送上安心、健康及關懷。</text:span></text:p>
      <text:p text:style-name="P2"><text:span text:style-name="T6">此次榮獲「2026臺灣AI卓越獎」，是對南投智慧治理成果的肯定，也為南投持續推動智慧醫療、健康平權及高齡友善服務注入更多前進的力量。</text:span><text:span text:style-name="T7">AI送藥到府，讓科技走進南投、走進社區、走進家門，更走進每一位長輩的生活。</text:span><text:span text:style-name="T6">南投，讓智慧治理不只「看得到」，更能「用得到、感受得到</text:span><text:span text:style-name="T8">」！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able_20_Paragraph" style:display-name="Table Paragraph" style:family="paragraph" style:parent-style-name="Standard">
      <style:paragraph-properties fo:margin-left="0.189cm" fo:margin-right="0cm" fo:line-height="0.573cm" fo:text-indent="0cm" style:auto-text-indent="false"/>
      <style:text-properties style:font-name="UKIJ CJK" fo:font-family="'UKIJ CJK'" style:font-family-generic="roman" style:font-pitch="variable" fo:font-size="11pt" style:letter-kerning="false" style:font-name-asian="UKIJ CJK1" style:font-family-asian="'UKIJ CJK'" style:font-family-generic-asian="system" style:font-pitch-asian="variable" style:font-size-asian="11pt" style:font-name-complex="UKIJ CJK1" style:font-family-complex="'UKIJ CJK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isselectedend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r-only" style:family="text" style:parent-style-name="Default_20_Paragraph_20_Font"/>
    <style:style style:name="jsgrdq" style:family="text" style:parent-style-name="Default_20_Paragraph_20_Font"/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" loext:linked-style-name="annotation_20_tex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註解主旨_20_字元" style:display-name="註解主旨 字元" style:family="text" style:parent-style-name="註解文字_20_字元" loext:linked-style-name="annotation_20_subject">
      <style:text-properties style:font-name="Calibri" fo:font-family="Calibri" style:font-family-generic="roman" style:font-pitch="variable" fo:font-size="12pt" fo:font-weight="bold" style:letter-kerning="true" style:font-name-asian="新細明體1" style:font-family-asian="新細明體" style:font-family-generic-asian="system" style:font-pitch-asian="variable" style:font-size-asian="12pt" style:font-weight-asian="bold" style:font-name-complex="F" style:font-family-generic-complex="system" style:font-pitch-complex="variable" style:font-size-complex="11pt" style:font-weight-complex="bold"/>
    </style:style>
    <style:style style:name="ng-star-inserted" style:family="text" style:parent-style-name="Default_20_Paragraph_20_Fon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0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035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882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29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575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22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69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15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0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cm" fo:margin-bottom="2.2cm" fo:margin-left="1.9cm" fo:margin-right="1.9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湘婷</meta:initial-creator>
    <dc:creator>彭玉蘭</dc:creator>
    <meta:editing-cycles>2</meta:editing-cycles>
    <meta:print-date>2026-09-02T06:02:00</meta:print-date>
    <meta:creation-date>2026-09-02T06:16:00</meta:creation-date>
    <dc:date>2026-09-02T06:16:00</dc:date>
    <meta:editing-duration>PT1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0" meta:word-count="865" meta:character-count="962" meta:non-whitespace-character-count="926"/>
    <meta:user-defined meta:name="AppVersion">16.0000</meta:user-defined>
    <meta:user-defined meta:name="ICV">B4D34765E3884146A4BC060EEE8B8E4B</meta:user-defined>
    <meta:user-defined meta:name="KSOProductBuildVer">1033-11.2.0.11130</meta:user-defined>
    <meta:user-defined meta:name="_DocHome" meta:value-type="float">1306207356</meta:user-defined>
    <meta:template xlink:type="simple" xlink:actuate="onRequest" xlink:title="Normal.dotm" xlink:href=""/>
  </office:meta>
</office:document-meta>
</file>