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7000000710EAD71F6682C2AE2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Standard" style:list-style-name="">
      <style:paragraph-properties fo:line-height="0.635cm" fo:text-align="center" style:justify-single-word="false" fo:orphans="2" fo:widows="2"/>
    </style:style>
    <style:style style:name="P3" style:family="paragraph" style:parent-style-name="isselectedend">
      <style:paragraph-properties fo:margin-left="0cm" fo:margin-right="0cm" fo:margin-top="0.494cm" fo:margin-bottom="0.494cm" style:contextual-spacing="false" fo:line-height="0.635cm" fo:text-indent="0.847cm" style:auto-text-indent="false"/>
    </style:style>
    <style:style style:name="T1" style:family="text">
      <style:text-properties style:font-name="標楷體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標楷體" fo:font-size="16pt" fo:font-weight="bold" style:letter-kerning="true" style:font-name-asian="標楷體1" style:font-size-asian="16pt" style:font-weight-asian="bold" style:font-name-complex="新細明體1" style:font-size-complex="16pt" style:font-weight-complex="bold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2" draw:name="圖片 1" text:anchor-type="char" svg:y="-2.194cm" svg:width="4.233cm" svg:height="1.937cm" draw:z-index="0"><draw:image xlink:href="Pictures/10000000000000F7000000710EAD71F6682C2AE2.jpg" xlink:type="simple" xlink:show="embed" xlink:actuate="onLoad" draw:mime-type="image/jpeg"/></draw:frame><draw:frame draw:style-name="fr1" draw:name="外框1" text:anchor-type="char" svg:x="9.469cm" svg:y="-2.374cm" svg:width="7.925cm" draw:z-index="1"><draw:text-box fo:min-height="2.794cm"><text:p text:style-name="P1"><text:span text:style-name="T1">單位：</text:span><text:span text:style-name="T2">衛生局-藥政及毒品防制科<text:line-break/></text:span><text:span text:style-name="T1">聯絡人：盧麗鈴 <text:s/>科長</text:span></text:p><text:p text:style-name="P1"><text:span text:style-name="T1">電話：049-2230518</text:span></text:p><text:p text:style-name="P1"><text:span text:style-name="T1">地址：南投縣南投市復興路6號</text:span></text:p></draw:text-box></draw:frame></text:p>
      <text:h text:style-name="P2" text:outline-level="3"><text:span text:style-name="T3">南投衛生局藥政業務勇奪8項大獎</text:span></text:h>
      <text:h text:style-name="P2" text:outline-level="3"><text:span text:style-name="T3">智慧藥政亮眼有成　用藥安全守護再獲全國肯定 </text:span></text:h>
      <text:p text:style-name="P3"><text:span text:style-name="T4">南投縣政府衛生局再創佳績，衛生福利部今（8）日舉辦115年度「全國藥政業務研討會」中，憑藉扎實的藥政管理與用藥安全守護成果，勇奪114年全國藥政考核8項大獎，充分展現衛生團隊的專業與努力，也為南投再添一項亮眼成績！</text:span></text:p>
      <text:p text:style-name="P3"><text:span text:style-name="T4">本縣從中藥管理、藥事照護、藥品品質到抗生素查核，都獲得中央高度肯定，包括「中藥違規查處卓越獎、藥事照護服務楷模獎、中藥（材）抽驗得力獎、中藥稽查績優獎、中藥材包裝標示績優獎、抗生素處方藥查核成效獎、中藥廠檢查守護藥安協作獎」，以及地方衛生機關「中醫藥業務考評優等獎」，共計8項殊榮，充分展現南投在藥政管理上的實力與用心。</text:span></text:p>
      <text:p text:style-name="P3"><text:span text:style-name="T4">代表受獎的衛生局副局長陳淑怡表示，這份榮耀是衛生局團隊共同努力的成果，也要特別感謝縣內藥師、藥劑生、中西藥商等相關業者長期支持與配合，大家一起為縣民的用藥安全努力，才能讓南投的藥政工作持續向前。</text:span></text:p>
      <text:p text:style-name="P3"><text:span text:style-name="T4">114年度卓越成果包含：稽查藥商（含中藥商）及社區藥局、診所共達 773 家次，為民眾用藥環境進行嚴格把關；稽查化粧品及醫療器材販賣業 211 家次，確保相關產品販售符合規範；針對管制藥品及麻黃素製劑加強查核，總計執行 251 家次，防範藥物濫用流失；抽查（驗）中藥材及製劑 35 品項，以及化粧品與醫療器材 357 品項，確保市售產品品質安全；主動查處違規廣告共 246 則，保障消費者不被誇大不實資訊誤導；執行專業藥事服務達 314 人次，並完成送藥到府服務達 3988 人次，溫暖關懷不遺餘力；同時積極推動縣內社區藥局改善無障礙環境，讓行動不便的縣民也能享受無礙的藥事服務。</text:span></text:p>
      <text:p text:style-name="P3"><text:span text:style-name="T4">衛生局長陳南松表示，「一次拿下8項全國肯定，是鼓勵，更是責任！」衛生局始終把縣民健康放在第一位，從藥品查核、品質把關，到藥事照護與送藥到府服務，持續把藥政工作做深、做細、做到位，讓民眾用得安心、用得安全。</text:span></text:p>
      <text:p text:style-name="P3"><text:span text:style-name="T4">這次8項大獎不只是「得獎」，更是南投藥政團隊守護縣民健康的最佳成績單！未來衛生局也將持續結合科技與專業，攜手藥事及相關產業夥伴，精進藥政管理與服務，讓智慧藥政增進保障用藥安全，一起守護南投鄉親的健康與幸福！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loext:linked-style-name="標題_20_1_20_字元" style:default-outline-level="1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24pt" fo:font-weight="bold" style:letter-kerning="true" style:font-size-asian="24pt" style:font-weight-asian="bold" style:font-name-complex="新細明體1" style:font-family-complex="新細明體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loext:linked-style-name="標題_20_3_20_字元" style:default-outline-level="3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3.5pt" fo:font-weight="bold" style:letter-kerning="false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isselectedend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標題_20_1_20_字元" style:display-name="標題 1 字元" style:family="text" style:parent-style-name="Default_20_Paragraph_20_Font">
      <style:text-properties style:font-name="新細明體" fo:font-family="新細明體" style:font-family-generic="roman" style:font-pitch="variable" fo:font-size="24pt" fo:font-weight="bold" style:letter-kerning="true" style:font-size-asian="24pt" style:font-weight-asian="bold" style:font-name-complex="新細明體1" style:font-family-complex="新細明體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新細明體" fo:font-family="新細明體" style:font-family-generic="roman" style:font-pitch="variable" fo:font-size="13.5pt" fo:font-weight="bold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1.199cm" fo:margin-left="1.199cm" fo:margin-right="1.199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傅于珊</meta:initial-creator>
    <dc:creator>superbox710430@yahoo.com.tw</dc:creator>
    <meta:editing-cycles>7</meta:editing-cycles>
    <meta:print-date>2026-09-04T05:44:00</meta:print-date>
    <meta:creation-date>2026-09-08T00:45:00</meta:creation-date>
    <dc:date>2026-09-08T00:51:00</dc:date>
    <meta:editing-duration>PT7M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11" meta:word-count="898" meta:character-count="951" meta:non-whitespace-character-count="930"/>
    <meta:user-defined meta:name="AppVersion">12.0000</meta:user-defined>
    <meta:template xlink:type="simple" xlink:actuate="onRequest" xlink:title="Normal.dotm" xlink:href=""/>
  </office:meta>
</office:document-meta>
</file>