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13000000C1FE8FAF9C37220490.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rame_20_contents">
      <style:paragraph-properties style:line-height-at-least="0.282cm"/>
    </style:style>
    <style:style style:name="P2" style:family="paragraph" style:parent-style-name="Standard">
      <style:paragraph-properties fo:margin-top="0.494cm" fo:margin-bottom="0.494cm" style:contextual-spacing="false" fo:orphans="2" fo:widows="2">
        <style:tab-stops>
          <style:tab-stop style:position="0.25cm"/>
          <style:tab-stop style:position="0.501cm"/>
        </style:tab-stops>
      </style:paragraph-properties>
    </style:style>
    <style:style style:name="P3" style:family="paragraph" style:parent-style-name="Standard">
      <style:paragraph-properties fo:margin-top="0.494cm" fo:margin-bottom="0.494cm" style:contextual-spacing="false" fo:orphans="2" fo:widows="2"/>
    </style:style>
    <style:style style:name="P4" style:family="paragraph" style:parent-style-name="Standard">
      <style:paragraph-properties fo:margin-top="0.494cm" fo:margin-bottom="0.494cm" style:contextual-spacing="false" fo:orphans="2" fo:widows="2">
        <style:tab-stops>
          <style:tab-stop style:position="0.25cm"/>
          <style:tab-stop style:position="0.501cm"/>
          <style:tab-stop style:position="0.751cm"/>
        </style:tab-stops>
      </style:paragraph-properties>
    </style:style>
    <style:style style:name="P5" style:family="paragraph">
      <loext:graphic-properties draw:fill="none"/>
      <style:paragraph-properties fo:text-align="start"/>
      <style:text-properties fo:font-size="18pt"/>
    </style:style>
    <style:style style:name="T1" style:family="text">
      <style:text-properties style:font-name="標楷體" fo:font-size="13pt" fo:font-weight="bold" style:font-name-asian="標楷體1" style:font-size-asian="13pt" style:font-weight-asian="bold" style:font-size-complex="13pt" style:font-weight-complex="bold"/>
    </style:style>
    <style:style style:name="T2" style:family="text">
      <style:text-properties style:font-name="標楷體" fo:font-size="14pt" style:letter-kerning="false" style:font-name-asian="標楷體1" style:font-size-asian="14pt" style:font-name-complex="新細明體1" style:font-size-complex="14pt"/>
    </style:style>
    <style:style style:name="T3" style:family="text">
      <style:text-properties style:font-name="標楷體" fo:font-size="16pt" style:letter-kerning="false" style:font-name-asian="標楷體1" style:font-size-asian="16pt" style:font-name-complex="新細明體1" style:font-size-complex="16pt"/>
    </style:style>
    <style:style style:name="T4" style:family="text">
      <style:text-properties fo:color="#000000" loext:opacity="100%" style:font-name="標楷體" fo:font-size="16pt" style:font-name-asian="標楷體1" style:font-size-asian="16pt" style:font-size-complex="16pt"/>
    </style:style>
    <style:style style:name="T5" style:family="text">
      <style:text-properties fo:color="#000000" loext:opacity="100%" style:font-name="Times New Roman" fo:font-size="20pt" fo:font-weight="bold" fo:background-color="#ffffff" loext:char-shading-value="0" style:font-name-asian="標楷體1" style:font-size-asian="20pt" style:font-weight-asian="bold" style:font-name-complex="Times New Roman1" style:font-size-complex="20pt"/>
    </style:style>
    <style:style style:name="T6" style:family="text">
      <style:text-properties fo:color="#000000" loext:opacity="100%" style:font-name="Times New Roman" fo:font-size="14pt" fo:background-color="#ffffff" loext:char-shading-value="0" style:font-name-asian="標楷體1" style:font-size-asian="14pt" style:font-name-complex="Times New Roman1" style:font-size-complex="14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cm" draw:fill="none" loext:fill-use-slide-background="false" draw:textarea-vertical-align="top" draw:auto-grow-height="false" fo:min-height="2.535cm" fo:min-width="6.805cm" fo:padding-top="0.127cm" fo:padding-bottom="0.127cm" fo:padding-left="0.254cm" fo:padding-right="0.254cm" fo:wrap-option="wrap" fo:margin-left="0cm" fo:margin-right="0cm" fo:margin-top="0cm" fo:margin-bottom="0.018cm" style:run-through="foreground" style:wrap="run-through" style:number-wrapped-paragraphs="no-limit" style:vertical-pos="from-top" style:vertical-rel="paragraph" style:horizontal-pos="from-left" style:horizontal-rel="page-content" draw:wrap-influence-on-position="once-concurrent" loext:allow-overlap="true"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draw:custom-shape text:anchor-type="char" draw:z-index="1" draw:name="文字方塊 2" draw:style-name="gr1" draw:text-style-name="P5" svg:width="7.312cm" svg:height="2.788cm" svg:x="10.747cm" svg:y="-0.683cm"><text:p text:style-name="P1"><text:span text:style-name="T1">單位：衛生局-醫政科</text:span></text:p><text:p text:style-name="P1"><text:span text:style-name="T1">聯絡人：張淑眞　科長<text:line-break/>電話：049-2222473 </text:span></text:p><text:p text:style-name="P1"><text:span text:style-name="T1">地址：南投縣南投市復興路6號</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圖片 2" text:anchor-type="as-char" svg:width="6.244cm" svg:height="2.27cm" draw:z-index="0"><draw:image xlink:href="Pictures/1000000000000213000000C1FE8FAF9C37220490.jpg" xlink:type="simple" xlink:show="embed" xlink:actuate="onLoad" draw:mime-type="image/jpeg"/></draw:frame></text:p>
      <text:p text:style-name="P2"><text:span text:style-name="T5">強化醫院災害應變能力 全面提升自主防災能力 </text:span></text:p>
      <text:p text:style-name="P2"><text:span text:style-name="T6">　 <text:s text:c="2"/></text:span><text:span text:style-name="T2">為強化醫療院所面對突發災害的應變處置能力，保障工作人員、看診及住院民眾的人身安全，南投縣政府衛生局近日辦理10間醫院的「醫院緊急災害應變實兵演練」，模擬地震發生後引發火災的緊急狀況，針對大小夜班人力較少的時間點進行災害應變及住院民眾疏散實地演練，提升夜間災害發生時第一線人員的危機處理能力與協調應變效率。</text:span></text:p>
      <text:p text:style-name="P3"><text:span text:style-name="T2"><text:s text:c="3"/>本次演練特別邀請中華民國醫療保健服務業職業安全衛生學會陳英正講師擔任專業指導講評，針對災害發生的應變處置、逃生路線規劃、住院民眾撤離流程、人員分工等面向，提供詳盡的專業意見與後續改善建議，讓參與人員獲得寶貴的實務經驗。</text:span></text:p>
      <text:p text:style-name="P4"><text:span text:style-name="T2"><text:s text:c="2"/>演練過程中，各家醫院依照事前規劃的應變計畫迅速啟動應變機制，由值班人員通報火警並啟動警報系統，同步疏散各樓層住院民眾至安全地點，並進行人員點名與狀況回報。全體工作人員各司其職，配合度高，並透過不同防火區塊劃分，快速完成人員的撤離，展現醫療院所平日對災害應變教育之重視與演練成效。</text:span></text:p>
      <text:p text:style-name="P3"><text:span text:style-name="T2">衛生局局長陳南松表示</text:span><text:span text:style-name="T3">，</text:span><text:span text:style-name="T2">住院民眾大多行動速度緩慢或是身上裝有醫療儀器，若在災害發生時缺乏妥善應變措施，將可能導致重大危害。透過本次實地演練，不僅能讓醫療院所檢視自身災害應變計畫是否周全，亦能強化人員間的橫向聯繫與應變默契，確保在第一時間內能迅速且有序地進行通報、避難及協助住院民眾撤離，降低災害損害風險。</text:span><text:bookmark text:name="_GoBack"/></text:p>
      <text:p text:style-name="P3"><text:span text:style-name="T2"><text:s text:c="2"/>南投縣政府衛生局將持續推動轄內醫療院所進行防災教育與演練，結合消防、醫療、衛政等跨單位資源，建立完善的災害應變網絡，守護本縣就醫民眾的生命安全與健康福祉。</text:span></text:p>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Strong" style:family="text" style:parent-style-name="Default_20_Paragraph_20_Fon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張淑真</meta:initial-creator>
    <dc:creator>凌瑜翌</dc:creator>
    <meta:editing-cycles>19</meta:editing-cycles>
    <meta:creation-date>2025-04-16T00:54:00</meta:creation-date>
    <dc:date>2026-08-11T01:20:00</dc:date>
    <meta:editing-duration>PT35M</meta:editing-duration>
    <meta:generator>LibreOffice/7.4.3.2$Windows_X86_64 LibreOffice_project/1048a8393ae2eeec98dff31b5c133c5f1d08b890</meta:generator>
    <meta:document-statistic meta:table-count="0" meta:image-count="1" meta:object-count="0" meta:page-count="1" meta:paragraph-count="10" meta:word-count="684" meta:character-count="711" meta:non-whitespace-character-count="695"/>
    <meta:user-defined meta:name="AppVersion">16.0000</meta:user-defined>
    <meta:template xlink:type="simple" xlink:actuate="onRequest" xlink:title="Normal.dotm" xlink:href=""/>
  </office:meta>
</office:document-meta>
</file>