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P1" style:family="paragraph" style:parent-style-name="Frame_20_contents">
      <style:paragraph-properties fo:line-height="0.915cm"/>
    </style:style>
    <style:style style:name="P2" style:family="paragraph" style:parent-style-name="Frame_20_contents">
      <style:paragraph-properties fo:margin-left="0cm" fo:margin-right="0.032cm" style:line-height-at-least="1.27cm" fo:text-indent="0cm" style:auto-text-indent="false"/>
    </style:style>
    <style:style style:name="P3" style:family="paragraph" style:parent-style-name="Frame_20_contents">
      <style:paragraph-properties fo:line-height="0.781cm"/>
    </style:style>
    <style:style style:name="P4" style:family="paragraph" style:parent-style-name="Frame_20_contents">
      <style:paragraph-properties fo:margin-top="0.028cm" fo:margin-bottom="0cm" style:contextual-spacing="false" fo:line-height="89%">
        <style:tab-stops>
          <style:tab-stop style:position="2.328cm"/>
        </style:tab-stops>
      </style:paragraph-properties>
    </style:style>
    <style:style style:name="P5" style:family="paragraph" style:parent-style-name="Frame_20_contents">
      <style:paragraph-properties fo:line-height="0.734cm"/>
    </style:style>
    <style:style style:name="P6" style:family="paragraph" style:parent-style-name="Frame_20_contents">
      <style:paragraph-properties fo:line-height="0.563cm"/>
    </style:style>
    <style:style style:name="P7" style:family="paragraph">
      <loext:graphic-properties draw:fill="none"/>
      <style:paragraph-properties fo:text-align="start"/>
      <style:text-properties fo:font-size="18pt"/>
    </style:style>
    <style:style style:name="P8" style:family="paragraph">
      <loext:graphic-properties draw:fill="solid" draw:fill-color="#000000"/>
      <style:paragraph-properties fo:text-align="start"/>
      <style:text-properties fo:font-size="18pt"/>
    </style:style>
    <style:style style:name="T1" style:family="text">
      <style:text-properties style:font-name="標楷體" fo:font-size="24pt" style:font-name-asian="標楷體1" style:font-size-asian="24pt"/>
    </style:style>
    <style:style style:name="T2" style:family="text">
      <style:text-properties style:font-name="標楷體" fo:font-size="24pt" fo:letter-spacing="-0.025cm" style:font-name-asian="標楷體1" style:font-size-asian="24pt"/>
    </style:style>
    <style:style style:name="T3" style:family="text">
      <style:text-properties style:font-name="標楷體" fo:font-size="24pt" fo:letter-spacing="-0.002cm" style:font-name-asian="標楷體1" style:font-size-asian="24pt"/>
    </style:style>
    <style:style style:name="T4" style:family="text">
      <style:text-properties style:font-name="標楷體" fo:font-size="24pt" fo:letter-spacing="-0.108cm" style:font-name-asian="標楷體1" style:font-size-asian="24pt"/>
    </style:style>
    <style:style style:name="T5" style:family="text">
      <style:text-properties style:font-name="標楷體" fo:font-size="22pt" style:font-name-asian="標楷體1" style:font-size-asian="22pt"/>
    </style:style>
    <style:style style:name="T6" style:family="text">
      <style:text-properties style:font-name="標楷體" fo:font-size="22pt" style:font-name-asian="標楷體1" style:font-size-asian="22pt" style:text-scale="95%"/>
    </style:style>
    <style:style style:name="T7" style:family="text">
      <style:text-properties style:font-name="標楷體" fo:font-size="22pt" fo:letter-spacing="-0.002cm" style:font-name-asian="標楷體1" style:font-size-asian="22pt"/>
    </style:style>
    <style:style style:name="T8" style:family="text">
      <style:text-properties style:font-name="標楷體" fo:font-size="22pt" fo:letter-spacing="-0.383cm" style:font-name-asian="標楷體1" style:font-size-asian="22pt"/>
    </style:style>
    <style:style style:name="T9" style:family="text">
      <style:text-properties style:font-name="標楷體" fo:font-size="22pt" fo:letter-spacing="-0.012cm" style:font-name-asian="標楷體1" style:font-size-asian="22pt"/>
    </style:style>
    <style:style style:name="T10" style:family="text">
      <style:text-properties style:font-name="標楷體" fo:font-size="18pt" style:font-name-asian="標楷體1" style:font-size-asian="18pt"/>
    </style:style>
    <style:style style:name="T11" style:family="text">
      <style:text-properties style:font-name="標楷體" fo:font-size="16pt" fo:background-color="#d9d9d9" loext:char-shading-value="0" style:font-name-asian="標楷體1" style:font-size-asian="16pt" style:text-scale="95%"/>
    </style:style>
    <style:style style:name="T12" style:family="text">
      <style:text-properties style:font-name="標楷體" fo:font-size="16pt" fo:letter-spacing="0.016cm" fo:background-color="#d9d9d9" loext:char-shading-value="0" style:font-name-asian="標楷體1" style:font-size-asian="16pt" style:text-scale="95%"/>
    </style:style>
    <style:style style:name="T13" style:family="text">
      <style:text-properties style:font-name="標楷體" fo:font-size="16pt" fo:letter-spacing="0.012cm" fo:background-color="#d9d9d9" loext:char-shading-value="0" style:font-name-asian="標楷體1" style:font-size-asian="16pt" style:text-scale="95%"/>
    </style:style>
    <style:style style:name="T14" style:family="text">
      <style:text-properties style:font-name="標楷體" fo:font-size="16pt" fo:letter-spacing="0.007cm" fo:background-color="#d9d9d9" loext:char-shading-value="0" style:font-name-asian="標楷體1" style:font-size-asian="16pt" style:text-scale="95%"/>
    </style:style>
    <style:style style:name="gr1" style:family="graphic" style:parent-style-name="Frame">
      <style:graphic-properties draw:stroke="none" svg:stroke-width="0cm" draw:fill="none" loext:fill-use-slide-background="false" draw:textarea-vertical-align="top" draw:auto-grow-height="false" fo:min-height="3.366cm" fo:min-width="12.702cm" fo:padding-top="0cm" fo:padding-bottom="0cm" fo:padding-left="0cm" fo:padding-right="0cm" fo:wrap-option="wrap" fo:margin-left="0cm" fo:margin-right="0cm" fo:margin-top="0cm" fo:margin-bottom="0.023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2" style:family="graphic" style:parent-style-name="Frame">
      <style:graphic-properties draw:stroke="none" svg:stroke-width="0cm" draw:fill="none" loext:fill-use-slide-background="false" draw:textarea-vertical-align="top" draw:auto-grow-height="false" fo:min-height="0.561cm" fo:min-width="17.314cm" fo:padding-top="0cm" fo:padding-bottom="0cm" fo:padding-left="0cm" fo:padding-right="0cm" fo:wrap-option="wrap" fo:margin-left="0cm" fo:margin-right="0cm" fo:margin-top="0cm" fo:margin-bottom="0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3" style:family="graphic" style:parent-style-name="Frame">
      <style:graphic-properties draw:stroke="none" svg:stroke-width="0cm" draw:fill="none" loext:fill-use-slide-background="false" draw:textarea-vertical-align="top" draw:auto-grow-height="false" fo:min-height="4.867cm" fo:min-width="24.215cm" fo:padding-top="0cm" fo:padding-bottom="0cm" fo:padding-left="0cm" fo:padding-right="0cm" fo:wrap-option="wrap" fo:margin-left="0cm" fo:margin-right="0cm" fo:margin-top="0cm" fo:margin-bottom="0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4" style:family="graphic">
      <style:graphic-properties draw:stroke="none" svg:stroke-width="0cm" draw:fill="solid" draw:fill-color="#000000" draw:textarea-vertical-align="top" draw:auto-grow-height="false" fo:min-height="13.619cm" fo:min-width="24.022cm" fo:padding-top="0.125cm" fo:padding-bottom="0.125cm" fo:padding-left="0.25cm" fo:padding-right="0.25cm" fo:wrap-option="wrap" fo:margin-left="0cm" fo:margin-right="0cm" fo:margin-top="0cm" fo:margin-bottom="0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Title"><text:bookmark-start text:name="_GoBack"/><draw:custom-shape text:anchor-type="char" draw:z-index="3" draw:name="Text Box 4" draw:style-name="gr1" draw:text-style-name="P7" svg:width="12.701cm" svg:height="3.365cm" svg:x="7.029cm" svg:y="8.511cm"><text:p text:style-name="P1"><text:span text:style-name="T1">540</text:span></text:p><text:p text:style-name="P2"><text:span text:style-name="T2">南投縣南投市復興路 </text:span><text:span text:style-name="T3">6</text:span><text:span text:style-name="T4"> 號</text:span></text:p><text:p text:style-name="P2"><text:span text:style-name="T3">南投縣政府衛生局疾病管制科 啟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custom-shape text:anchor-type="char" draw:z-index="1" draw:name="Text Box 6" draw:style-name="gr3" draw:text-style-name="P7" svg:width="24.214cm" svg:height="4.866cm" svg:x="-1.36cm" svg:y="1.436cm"><text:p text:style-name="P3"><text:span text:style-name="T6">郵遞區號：</text:span></text:p><text:p text:style-name="P4"><text:span text:style-name="T5">住<text:tab/></text:span><text:span text:style-name="T7">址</text:span><text:span text:style-name="T5">：</text:span><text:span text:style-name="T8"> </text:span></text:p><text:p text:style-name="P4"><text:span text:style-name="T5">寄</text:span><text:span text:style-name="T9"> </text:span><text:span text:style-name="T5">件</text:span><text:span text:style-name="T9"> </text:span><text:span text:style-name="T5">人： </text:span></text:p><text:p text:style-name="P5"><text:span text:style-name="T5">應徵單位職缺名稱：</text:span><text:span text:style-name="T10">南投縣115年新冠疫苗接種計畫 約用人員（專案助理）職缺 <text:s text:c="10"/>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custom-shape text:anchor-type="char" draw:z-index="2" draw:name="Text Box 5" draw:style-name="gr2" draw:text-style-name="P7" svg:width="17.313cm" svg:height="0.56cm" svg:x="-1.36cm" svg:y="6.408cm"><text:p text:style-name="P6"><text:span text:style-name="T11">報名截止期限：115</text:span><text:span text:style-name="T12">年9</text:span><text:span text:style-name="T13">月1</text:span><text:span text:style-name="T14">日止</text:span><text:span text:style-name="T11">（以郵戳為主，餘詳公告內容）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custom-shape text:anchor-type="char" draw:z-index="0" draw:name="AutoShape 7" draw:style-name="gr4" draw:text-style-name="P8" svg:width="24.522cm" svg:height="13.868cm" svg:x="-1.42cm" svg:y="1.334cm"><text:p/><draw:enhanced-geometry draw:mirror-horizontal="false" draw:mirror-vertical="false" drawooo:sub-view-size="13512 7920" draw:text-areas="0 0 ?f88 ?f89" svg:viewBox="0 0 0 0" draw:type="ooxml-non-primitive" draw:enhanced-path="M 13512 10 L 13502 10 13502 7910 10 7910 10 10 0 10 0 7910 0 7919 10 7919 13502 7919 13512 7919 13512 7910 13512 10 Z M 13512 0 L 13502 0 10 0 0 0 0 10 10 10 13502 10 13512 10 13512 0 Z N"><draw:equation draw:name="f0" draw:formula="0+15127-1615"/><draw:equation draw:name="f1" draw:formula="?f0 *logwidth/13512"/><draw:equation draw:name="f2" draw:formula="0+1808-1798"/><draw:equation draw:name="f3" draw:formula="1808*logheight/7920"/><draw:equation draw:name="f4" draw:formula="0+15117-1615"/><draw:equation draw:name="f5" draw:formula="?f4 *logwidth/13512"/><draw:equation draw:name="f6" draw:formula="0+1808-1798"/><draw:equation draw:name="f7" draw:formula="1808*logheight/7920"/><draw:equation draw:name="f8" draw:formula="0+15117-1615"/><draw:equation draw:name="f9" draw:formula="?f8 *logwidth/13512"/><draw:equation draw:name="f10" draw:formula="0+9708-1798"/><draw:equation draw:name="f11" draw:formula="9708*logheight/7920"/><draw:equation draw:name="f12" draw:formula="0+1625-1615"/><draw:equation draw:name="f13" draw:formula="?f12 *logwidth/13512"/><draw:equation draw:name="f14" draw:formula="0+9708-1798"/><draw:equation draw:name="f15" draw:formula="9708*logheight/7920"/><draw:equation draw:name="f16" draw:formula="0+1625-1615"/><draw:equation draw:name="f17" draw:formula="?f16 *logwidth/13512"/><draw:equation draw:name="f18" draw:formula="0+1808-1798"/><draw:equation draw:name="f19" draw:formula="1808*logheight/7920"/><draw:equation draw:name="f20" draw:formula="0+1615-1615"/><draw:equation draw:name="f21" draw:formula="?f20 *logwidth/13512"/><draw:equation draw:name="f22" draw:formula="0+1808-1798"/><draw:equation draw:name="f23" draw:formula="1808*logheight/7920"/><draw:equation draw:name="f24" draw:formula="0+1615-1615"/><draw:equation draw:name="f25" draw:formula="?f24 *logwidth/13512"/><draw:equation draw:name="f26" draw:formula="0+9708-1798"/><draw:equation draw:name="f27" draw:formula="9708*logheight/7920"/><draw:equation draw:name="f28" draw:formula="0+1615-1615"/><draw:equation draw:name="f29" draw:formula="?f28 *logwidth/13512"/><draw:equation draw:name="f30" draw:formula="0+9717-1798"/><draw:equation draw:name="f31" draw:formula="9717*logheight/7920"/><draw:equation draw:name="f32" draw:formula="0+1625-1615"/><draw:equation draw:name="f33" draw:formula="?f32 *logwidth/13512"/><draw:equation draw:name="f34" draw:formula="0+9717-1798"/><draw:equation draw:name="f35" draw:formula="9717*logheight/7920"/><draw:equation draw:name="f36" draw:formula="0+15117-1615"/><draw:equation draw:name="f37" draw:formula="?f36 *logwidth/13512"/><draw:equation draw:name="f38" draw:formula="0+9717-1798"/><draw:equation draw:name="f39" draw:formula="9717*logheight/7920"/><draw:equation draw:name="f40" draw:formula="0+15127-1615"/><draw:equation draw:name="f41" draw:formula="?f40 *logwidth/13512"/><draw:equation draw:name="f42" draw:formula="0+9717-1798"/><draw:equation draw:name="f43" draw:formula="9717*logheight/7920"/><draw:equation draw:name="f44" draw:formula="0+15127-1615"/><draw:equation draw:name="f45" draw:formula="?f44 *logwidth/13512"/><draw:equation draw:name="f46" draw:formula="0+9708-1798"/><draw:equation draw:name="f47" draw:formula="9708*logheight/7920"/><draw:equation draw:name="f48" draw:formula="0+15127-1615"/><draw:equation draw:name="f49" draw:formula="?f48 *logwidth/13512"/><draw:equation draw:name="f50" draw:formula="0+1808-1798"/><draw:equation draw:name="f51" draw:formula="1808*logheight/7920"/><draw:equation draw:name="f52" draw:formula="0+15127-1615"/><draw:equation draw:name="f53" draw:formula="?f52 *logwidth/13512"/><draw:equation draw:name="f54" draw:formula="0+1798-1798"/><draw:equation draw:name="f55" draw:formula="1798*logheight/7920"/><draw:equation draw:name="f56" draw:formula="0+15117-1615"/><draw:equation draw:name="f57" draw:formula="?f56 *logwidth/13512"/><draw:equation draw:name="f58" draw:formula="0+1798-1798"/><draw:equation draw:name="f59" draw:formula="1798*logheight/7920"/><draw:equation draw:name="f60" draw:formula="0+1625-1615"/><draw:equation draw:name="f61" draw:formula="?f60 *logwidth/13512"/><draw:equation draw:name="f62" draw:formula="0+1798-1798"/><draw:equation draw:name="f63" draw:formula="1798*logheight/7920"/><draw:equation draw:name="f64" draw:formula="0+1615-1615"/><draw:equation draw:name="f65" draw:formula="?f64 *logwidth/13512"/><draw:equation draw:name="f66" draw:formula="0+1798-1798"/><draw:equation draw:name="f67" draw:formula="1798*logheight/7920"/><draw:equation draw:name="f68" draw:formula="0+1615-1615"/><draw:equation draw:name="f69" draw:formula="?f68 *logwidth/13512"/><draw:equation draw:name="f70" draw:formula="0+1808-1798"/><draw:equation draw:name="f71" draw:formula="1808*logheight/7920"/><draw:equation draw:name="f72" draw:formula="0+1625-1615"/><draw:equation draw:name="f73" draw:formula="?f72 *logwidth/13512"/><draw:equation draw:name="f74" draw:formula="0+1808-1798"/><draw:equation draw:name="f75" draw:formula="1808*logheight/7920"/><draw:equation draw:name="f76" draw:formula="0+15117-1615"/><draw:equation draw:name="f77" draw:formula="?f76 *logwidth/13512"/><draw:equation draw:name="f78" draw:formula="0+1808-1798"/><draw:equation draw:name="f79" draw:formula="1808*logheight/7920"/><draw:equation draw:name="f80" draw:formula="0+15127-1615"/><draw:equation draw:name="f81" draw:formula="?f80 *logwidth/13512"/><draw:equation draw:name="f82" draw:formula="0+1808-1798"/><draw:equation draw:name="f83" draw:formula="1808*logheight/7920"/><draw:equation draw:name="f84" draw:formula="0+15127-1615"/><draw:equation draw:name="f85" draw:formula="?f84 *logwidth/13512"/><draw:equation draw:name="f86" draw:formula="0+1798-1798"/><draw:equation draw:name="f87" draw:formula="1798*logheight/7920"/><draw:equation draw:name="f88" draw:formula="logwidth"/><draw:equation draw:name="f89" draw:formula="logheight"/></draw:enhanced-geometry></draw:custom-shape><text:bookmark-end text:name="_GoBack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Calibri" fo:font-size="11pt" fo:language="en" fo:country="US" style:letter-kerning="false" style:font-name-asian="新細明體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loext:opacity="0%" style:font-name="Calibri" fo:font-size="11pt" fo:language="en" fo:country="US" style:letter-kerning="false" style:font-name-asian="新細明體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  <style:text-properties style:font-name="Times New Roman" fo:font-family="'Times New Roman'" style:font-family-generic="roman" style:font-pitch="variable" style:font-name-asian="Times New Roman1" style:font-family-asian="'Times New Roman'" style:font-family-generic-asian="system" style:font-pitch-asian="variable" style:language-asian="zh" style:country-asian="TW" style:font-name-complex="Times New Roman1" style:font-family-complex="'Times New Roman'" style:font-family-generic-complex="system" style:font-pitch-complex="variabl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Title" style:family="paragraph" style:parent-style-name="Standard" style:class="chapter">
      <style:paragraph-properties fo:margin-top="0.007cm" fo:margin-bottom="0cm" style:contextual-spacing="false"/>
    </style:style>
    <style:style style:name="List_20_Paragraph" style:display-name="List Paragraph" style:family="paragraph" style:parent-style-name="Standard"/>
    <style:style style:name="Table_20_Paragraph" style:display-name="Table Paragraph" style:family="paragraph" style:parent-style-name="Standard"/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Balloon_20_Text" style:display-name="Balloon Text" style:family="paragraph" style:parent-style-name="Standard" loext:linked-style-name="註解方塊文字_20_字元">
      <style:text-properties style:font-name="Cambria" fo:font-family="Cambria" style:font-family-generic="roman" style:font-pitch="variable" fo:font-size="9pt" style:font-name-asian="新細明體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jsgrdq" style:family="text" style:parent-style-name="Default_20_Paragraph_20_Font"/>
    <style:style style:name="頁首_20_字元" style:display-name="頁首 字元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zh" style:country-asian="TW" style:font-name-complex="Times New Roman1" style:font-family-complex="'Times New Roman'" style:font-family-generic-complex="system" style:font-pitch-complex="variable" style:font-size-complex="10pt"/>
    </style:style>
    <style:style style:name="頁尾_20_字元" style:display-name="頁尾 字元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Times New Roman1" style:font-family-asian="'Times New Roman'" style:font-family-generic-asian="system" style:font-pitch-asian="variable" style:font-size-asian="10pt" style:language-asian="zh" style:country-asian="TW" style:font-name-complex="Times New Roman1" style:font-family-complex="'Times New Roman'" style:font-family-generic-complex="system" style:font-pitch-complex="variable" style:font-size-complex="10pt"/>
    </style:style>
    <style:style style:name="註解方塊文字_20_字元" style:display-name="註解方塊文字 字元" style:family="text" style:parent-style-name="Default_20_Paragraph_20_Font" loext:linked-style-name="Balloon_20_Text">
      <style:text-properties style:font-name="Cambria" fo:font-family="Cambria" style:font-family-generic="roman" style:font-pitch="variable" fo:font-size="9pt" style:font-name-asian="新細明體" style:font-family-asian="新細明體" style:font-family-generic-asian="system" style:font-pitch-asian="variable" style:font-size-asian="9pt" style:language-asian="zh" style:country-asian="TW" style:font-name-complex="F" style:font-family-generic-complex="system" style:font-pitch-complex="variable" style:font-size-complex="9pt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9.7cm" fo:page-height="21.001cm" style:num-format="1" style:print-orientation="landscape" fo:margin-top="1.94cm" fo:margin-bottom="0.494cm" fo:margin-left="4.269cm" fo:margin-right="4.269cm" style:writing-mode="lr-tb" style:layout-grid-color="#c0c0c0" style:layout-grid-lines="18566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郵遞區號：</dc:title>
    <meta:initial-creator>pei2370</meta:initial-creator>
    <dc:creator>陳緯學</dc:creator>
    <meta:editing-cycles>5</meta:editing-cycles>
    <meta:print-date>2022-07-04T02:27:00</meta:print-date>
    <meta:creation-date>2026-08-04T05:34:00</meta:creation-date>
    <dc:date>2026-08-18T00:59:00</dc:date>
    <meta:editing-duration>PT7M</meta:editing-duration>
    <meta:generator>LibreOffice/7.4.3.2$Windows_X86_64 LibreOffice_project/1048a8393ae2eeec98dff31b5c133c5f1d08b890</meta:generator>
    <meta:document-statistic meta:table-count="0" meta:image-count="0" meta:object-count="0" meta:page-count="1" meta:paragraph-count="8" meta:word-count="100" meta:character-count="126" meta:non-whitespace-character-count="106"/>
    <meta:user-defined meta:name="AppVersion">15.0000</meta:user-defined>
    <meta:user-defined meta:name="Created" meta:value-type="date">2021-11-12T00:00:00</meta:user-defined>
    <meta:user-defined meta:name="Creator">Microsoft® Office Word 2007</meta:user-defined>
    <meta:user-defined meta:name="LastSaved" meta:value-type="date">2021-11-22T00:00:00</meta:user-defined>
    <meta:template xlink:type="simple" xlink:actuate="onRequest" xlink:title="Normal.dotm" xlink:href=""/>
  </office:meta>
</office:document-meta>
</file>