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745cm" fo:margin-left="0.009cm" fo:margin-top="0cm" fo:margin-bottom="0cm" table:align="left" style:writing-mode="lr-tb"/>
    </style:style>
    <style:style style:name="表格1.A" style:family="table-column">
      <style:table-column-properties style:column-width="18.745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fo:language="en" fo:country="US" style:letter-kerning="true" style:language-asian="zh" style:country-asian="TW" style:font-name-complex="F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fo:language="en" fo:country="US" style:letter-kerning="true" style:language-asian="zh" style:country-asian="TW" style:font-name-complex="F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style:line-height-at-least="0cm" fo:text-align="start" style:justify-single-word="false" fo:orphans="0" fo:widows="0"/>
      <style:text-properties fo:language="en" fo:country="US" style:letter-kerning="true" style:language-asian="zh" style:country-asian="TW" style:font-name-complex="F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style:line-height-at-least="0.423cm" fo:text-align="justify" style:justify-single-word="false" fo:orphans="0" fo:widows="0"/>
      <style:text-properties fo:language="en" fo:country="US" style:letter-kerning="true" style:language-asian="zh" style:country-asian="TW" style:font-name-complex="F" style:language-complex="ar" style:country-complex="SA"/>
    </style:style>
    <style:style style:name="T1" style:family="text">
      <style:text-properties fo:font-size="14pt" fo:font-weight="bold" style:font-name-asian="標楷體1" style:font-size-asian="14pt" style:font-weight-asian="bold" style:font-size-complex="14pt"/>
    </style:style>
    <style:style style:name="T2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3" style:family="text">
      <style:text-properties style:font-name="標楷體" fo:font-size="14pt" style:font-name-asian="標楷體1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南投縣醫事人員「執業、停業、歇業、復業、執業執照更新及各項變更申請」</text:span></text:p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2"><text:span text:style-name="T2">執業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1.醫事人員執業申請書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2.公會入會證明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3.執業機構服務證明(如遇假日，可於假日前上班日或假日後第一個上班日辦理)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4. 醫事人員證書正本(驗畢後當場發還)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5. 醫事人員證書、身分證、專科證書(不具專科醫師資格者免附)影本各一份</text:span></text:p>
          </table:table-cell>
        </table:table-row>
        <table:table-row table:style-name="表格1.1">
          <table:table-cell table:style-name="表格1.A1" office:value-type="string">
            <text:p text:style-name="P4"><text:span text:style-name="T3">6. 3個月內一吋大頭照一張(臉部佔據整張照片面積的70~80%，左右置中)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7. 執照規費300元</text:span></text:p>
          </table:table-cell>
        </table:table-row>
        <table:table-row table:style-name="表格1.1">
          <table:table-cell table:style-name="表格1.A1" office:value-type="string">
            <text:p text:style-name="P2"><text:span text:style-name="T3">停業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1. 醫事人員停復業申請書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2. 公會異動證明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3. 執業機構停業證明(備註理由及起訖日期)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4. 醫事人員證書正本(驗畢後當場發還)</text:span></text:p>
          </table:table-cell>
        </table:table-row>
        <table:table-row table:style-name="表格1.1">
          <table:table-cell table:style-name="表格1.A1" office:value-type="string">
            <text:p text:style-name="P2"><text:span text:style-name="T3">歇業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1. 醫事人員歇業申請書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2. 執業執照正本繳回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3. 公會異動證明</text:span></text:p>
          </table:table-cell>
        </table:table-row>
        <table:table-row table:style-name="表格1.1">
          <table:table-cell table:style-name="表格1.A1" office:value-type="string">
            <text:p text:style-name="P5"><text:span text:style-name="T3">4. 執業機構離職證明(請自事實發生日起 30 天內辦理)</text:span></text:p>
          </table:table-cell>
        </table:table-row>
        <table:table-row table:style-name="表格1.1">
          <table:table-cell table:style-name="表格1.A1" office:value-type="string">
            <text:p text:style-name="P2"><text:span text:style-name="T3">復業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1. 醫事人員停復業申請書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2. 公會異動證明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3. 執業機構在職證明(如遇假日，申請日可提前不能延後)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4. 醫事人員證書正本(驗畢後當場發還)</text:span></text:p>
          </table:table-cell>
        </table:table-row>
        <table:table-row table:style-name="表格1.1">
          <table:table-cell table:style-name="表格1.A1" office:value-type="string">
            <text:p text:style-name="P2"><text:span text:style-name="T3">執照更新(換照)及變更(例:更名、醫師變更科別)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1. 醫事人員各項變更申請書</text:span></text:p>
          </table:table-cell>
        </table:table-row>
        <text:soft-page-break/>
        <table:table-row table:style-name="表格1.1">
          <table:table-cell table:style-name="表格1.A1" office:value-type="string">
            <text:p text:style-name="P3"><text:span text:style-name="T3">2. 執業執照正本繳回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3. 公會會員證明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4. 執業機構服務證明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5 .醫師變更科別，需檢附專科醫師證書正本(不具專科醫師資格者免附，驗畢後當場發還) 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6. 3個月內一吋大頭照一張(臉部佔據整張照片面積的70~80%，左右置中)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7. 執照規費300元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8. 繼續教育積分證明文件(如:衛生福利部繼續教育積分管理系統證明文件及其他另外補充)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9. 醫事人員更名(檢附身分證正本，驗畢後當場發還)</text:span></text:p>
          </table:table-cell>
        </table:table-row>
        <table:table-row table:style-name="表格1.1">
          <table:table-cell table:style-name="表格1.A1" office:value-type="string">
            <text:p text:style-name="P2"><text:span text:style-name="T3">醫事機構及(人員)憑證IC卡申辦流程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3">機構:申請書、機構印章、負責人印章、開業執照、負責人身分證(正本驗畢後當場發還)</text:span><text:bookmark text:name="_GoBack"/></text:p>
            <text:p text:style-name="P3"><text:span text:style-name="T3">人員:申請書、身分證、醫事證書、執業執照(正本驗畢後發還)、申請人印章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751cm" fo:margin-bottom="1.27cm" fo:margin-left="1.27cm" fo:margin-right="1.27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莊雅婷</meta:initial-creator>
    <dc:creator>林京慧</dc:creator>
    <meta:editing-cycles>4</meta:editing-cycles>
    <meta:print-date>2025-03-05T03:38:00</meta:print-date>
    <meta:creation-date>2025-04-08T11:37:00</meta:creation-date>
    <dc:date>2025-04-08T11:39:00</dc:date>
    <meta:editing-duration>PT2M</meta:editing-duration>
    <meta:generator>LibreOffice/7.4.3.2$Windows_X86_64 LibreOffice_project/1048a8393ae2eeec98dff31b5c133c5f1d08b890</meta:generator>
    <meta:document-statistic meta:table-count="1" meta:image-count="0" meta:object-count="0" meta:page-count="3" meta:paragraph-count="37" meta:word-count="650" meta:character-count="721" meta:non-whitespace-character-count="693"/>
    <meta:user-defined meta:name="AppVersion">15.0000</meta:user-defined>
    <meta:template xlink:type="simple" xlink:actuate="onRequest" xlink:title="Normal" xlink:href=""/>
  </office:meta>
</office:document-meta>
</file>